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fo:font-size="18pt" style:font-size-asian="18pt" style:font-size-complex="18pt"/>
    </style:style>
    <style:style style:name="T3" style:parent-style-name="預設段落字型" style:family="text">
      <style:text-properties fo:font-size="18pt" style:font-size-asian="18pt" style:font-size-complex="18pt"/>
    </style:style>
    <style:style style:name="P4" style:parent-style-name="內文" style:family="paragraph">
      <style:paragraph-properties fo:text-align="center"/>
    </style:style>
    <style:style style:name="T5" style:parent-style-name="預設段落字型" style:family="text">
      <style:text-properties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" style:parent-style-name="預設段落字型" style:family="text">
      <style:text-properties fo:font-size="16pt" style:font-size-asian="16pt" style:font-size-complex="16pt"/>
    </style:style>
    <style:style style:name="P8" style:parent-style-name="內文" style:family="paragraph">
      <style:paragraph-properties fo:text-align="center"/>
    </style:style>
    <style:style style:name="P9" style:parent-style-name="內文" style:family="paragraph">
      <style:text-properties style:font-name="標楷體" style:font-name-asian="標楷體"/>
    </style:style>
    <style:style style:name="P10" style:parent-style-name="內文" style:family="paragraph">
      <style:text-properties style:font-name="標楷體" style:font-name-asian="標楷體"/>
    </style:style>
    <style:style style:name="P11" style:parent-style-name="內文" style:family="paragraph">
      <style:text-properties style:font-name="標楷體" style:font-name-asian="標楷體"/>
    </style:style>
    <style:style style:name="P12" style:parent-style-name="內文" style:family="paragraph">
      <style:text-properties style:font-name="標楷體" style:font-name-asian="標楷體"/>
    </style:style>
    <style:style style:name="P13" style:parent-style-name="內文" style:family="paragraph">
      <style:text-properties style:font-name="標楷體" style:font-name-asian="標楷體"/>
    </style:style>
    <style:style style:name="P14" style:parent-style-name="內文" style:family="paragraph">
      <style:text-properties style:font-name="標楷體" style:font-name-asian="標楷體"/>
    </style:style>
    <style:style style:name="P15" style:parent-style-name="內文" style:family="paragraph">
      <style:text-properties style:font-name="標楷體" style:font-name-asian="標楷體"/>
    </style:style>
    <style:style style:name="P16" style:parent-style-name="內文" style:family="paragraph">
      <style:text-properties style:font-name="標楷體" style:font-name-asian="標楷體"/>
    </style:style>
    <style:style style:name="P17" style:parent-style-name="內文" style:family="paragraph">
      <style:text-properties style:font-name="標楷體" style:font-name-asian="標楷體"/>
    </style:style>
    <style:style style:name="P18" style:parent-style-name="內文" style:family="paragraph">
      <style:text-properties style:font-name="標楷體" style:font-name-asian="標楷體"/>
    </style:style>
    <style:style style:name="P19" style:parent-style-name="內文" style:family="paragraph">
      <style:text-properties style:font-name="標楷體" style:font-name-asian="標楷體"/>
    </style:style>
    <style:style style:name="P20" style:parent-style-name="內文" style:family="paragraph">
      <style:text-properties style:font-name="標楷體" style:font-name-asian="標楷體"/>
    </style:style>
    <style:style style:name="P21" style:parent-style-name="內文" style:family="paragraph">
      <style:text-properties style:font-name="標楷體" style:font-name-asian="標楷體"/>
    </style:style>
    <style:style style:name="P22" style:parent-style-name="內文" style:family="paragraph">
      <style:text-properties style:font-name="標楷體" style:font-name-asian="標楷體"/>
    </style:style>
    <style:style style:name="P23" style:parent-style-name="內文" style:family="paragraph">
      <style:text-properties style:font-name="標楷體" style:font-name-asian="標楷體"/>
    </style:style>
    <style:style style:name="P24" style:parent-style-name="內文" style:family="paragraph">
      <style:text-properties style:font-name="標楷體" style:font-name-asian="標楷體"/>
    </style:style>
    <style:style style:name="P25" style:parent-style-name="內文" style:family="paragraph">
      <style:text-properties style:font-name="標楷體" style:font-name-asian="標楷體"/>
    </style:style>
    <style:style style:name="P26" style:parent-style-name="內文" style:family="paragraph">
      <style:text-properties style:font-name="標楷體" style:font-name-asian="標楷體"/>
    </style:style>
    <style:style style:name="P27" style:parent-style-name="內文" style:family="paragraph">
      <style:text-properties style:font-name="標楷體" style:font-name-asian="標楷體"/>
    </style:style>
    <style:style style:name="P28" style:parent-style-name="內文" style:family="paragraph">
      <style:text-properties style:font-name="標楷體" style:font-name-asian="標楷體"/>
    </style:style>
    <style:style style:name="P29" style:parent-style-name="內文" style:family="paragraph">
      <style:text-properties style:font-name="標楷體" style:font-name-asian="標楷體"/>
    </style:style>
    <style:style style:name="P30" style:parent-style-name="內文" style:family="paragraph">
      <style:text-properties style:font-name="標楷體" style:font-name-asian="標楷體"/>
    </style:style>
    <style:style style:name="P31" style:parent-style-name="內文" style:family="paragraph">
      <style:text-properties style:font-name="標楷體" style:font-name-asian="標楷體"/>
    </style:style>
    <style:style style:name="P32" style:parent-style-name="內文" style:family="paragraph">
      <style:text-properties style:font-name="標楷體" style:font-name-asian="標楷體"/>
    </style:style>
    <style:style style:name="P33" style:parent-style-name="內文" style:family="paragraph">
      <style:text-properties style:font-name="標楷體" style:font-name-asian="標楷體"/>
    </style:style>
    <style:style style:name="P34" style:parent-style-name="內文" style:family="paragraph">
      <style:text-properties style:font-name="標楷體" style:font-name-asian="標楷體"/>
    </style:style>
    <style:style style:name="P35" style:parent-style-name="內文" style:family="paragraph">
      <style:text-properties style:font-name="標楷體" style:font-name-asian="標楷體"/>
    </style:style>
    <style:style style:name="P36" style:parent-style-name="內文" style:family="paragraph">
      <style:text-properties style:font-name="標楷體" style:font-name-asian="標楷體"/>
    </style:style>
    <style:style style:name="P37" style:parent-style-name="內文" style:family="paragraph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text:s text:c="104"/></text:span><text:span text:style-name="T3"><draw:frame draw:style-name="a0" draw:name="圖片 1" text:anchor-type="as-char" svg:x="0in" svg:y="0in" svg:width="0.8125in" svg:height="0.41667in" style:rel-width="scale" style:rel-height="scale"><draw:image xlink:href="media/image1.png" xlink:type="simple" xlink:show="embed" xlink:actuate="onLoad"/><svg:title/><svg:desc/></draw:frame></text:span></text:p>
      <text:p text:style-name="P4"><text:span text:style-name="T5">【</text:span><text:span text:style-name="T6">南華大學校友個人資料蒐集處理利用告知聲明書</text:span><text:span text:style-name="T7">】</text:span></text:p>
      <text:p text:style-name="P8"/>
      <text:p text:style-name="P9">南華大學（以下簡稱本校）依據中華民國個人資料保護法(含施行細則)、教育部相關法規法令之規範及本校隱私權政策聲明，蒐集、處理及利用您的個人資料。依據個資法第八條規定，本校向當事人蒐集個人資料時，應告知當事人相關事項，以此特定本聲明書。</text:p>
      <text:p text:style-name="P10">一、個人資料蒐集之目的</text:p>
      <text:p text:style-name="P11"><text:s text:c="4"/>本校基於下述特定目的，蒐集、處理及利用您的個人資料：傑出校友遴選、校友活動通</text:p>
      <text:p text:style-name="P12"><text:s text:c="4"/>知。</text:p>
      <text:p text:style-name="P13">二、個人資料之類別</text:p>
      <text:p text:style-name="P14"><text:s text:c="4"/>(一)<text:s/>識別個人者(C001)：姓名、職稱、通訊地址、住家電話號碼、工作場所電話號碼、</text:p>
      <text:p text:style-name="P15"><text:s text:c="9"/>行動電話、電子郵遞地址。</text:p>
      <text:p text:style-name="P16"><text:s text:c="4"/>(二)<text:s/>個人描述(C011)：性別、出生年月日。</text:p>
      <text:p text:style-name="P17"><text:s text:c="4"/>(三)<text:s/>現行之受僱情形(C061)：服務單位。</text:p>
      <text:p text:style-name="P18"><text:s text:c="4"/>(四)<text:s/>學校紀錄(C501)：畢業系所、學程。</text:p>
      <text:p text:style-name="P19"><text:s text:c="4"/>(五)<text:s/>資格或技術(C502)：最高學歷學校、科系。</text:p>
      <text:p text:style-name="P20">三、個人資料利用之期間、地區、對象、方式與保存時間。</text:p>
      <text:p text:style-name="P21"><text:s text:c="3"/>(一)<text:s/>個人資料利用之期間：除法令或教育部另有規定外，特定目的未消失前均為利用期</text:p>
      <text:p text:style-name="P22"><text:s text:c="3"/>間。</text:p>
      <text:p text:style-name="P23"><text:s text:c="3"/>(二)<text:s/>個人資料利用之地區：於中華民國境內或經校友同意處理、利用之境外地區。</text:p>
      <text:p text:style-name="P24"><text:s text:c="3"/>(三)<text:s/>個人資料利用之對象：除本校自行利用外，尚包括主管機關或其所指定之單位。</text:p>
      <text:p text:style-name="P25"><text:s text:c="3"/>(四)<text:s/>個人資料利用之方式：傑出校友遴選及邀請校友參與各項活動。</text:p>
      <text:p text:style-name="P26"><text:s text:c="3"/>(五)<text:s/>保存時間：業務存續期間。</text:p>
      <text:p text:style-name="P27">四、個資當事人得依個資法規定請求查詢、閱覽、製給複製本、補充、更正，請求停止蒐</text:p>
      <text:p text:style-name="P28"><text:s text:c="4"/>集、處理或利用與請求刪除。</text:p>
      <text:p text:style-name="P29">五、如您選擇不予提供相關資料，可能有損您之權益。</text:p>
      <text:p text:style-name="P30">六、如將來本校需在本聲明告知的蒐集目的外利用您的個人資料時，除法令另有規定外，將</text:p>
      <text:p text:style-name="P31"><text:s text:c="4"/>依法先行取得您的書面同意。</text:p>
      <text:p text:style-name="P32"/>
      <text:p text:style-name="P33">本人已充分了解上述告知事項並均予同意。<text:s/></text:p>
      <text:p text:style-name="P34"><text:s/><text:s text:c="31"/></text:p>
      <text:p text:style-name="P35"><text:s text:c="23"/>立同意書人：<text:s/></text:p>
      <text:p text:style-name="P36"><text:s text:c="2"/></text:p>
      <text:p text:style-name="P37"/>
      <text:p text:style-name="內文"><text:span text:style-name="T38"><text:s text:c="23"/></text:span><text:span text:style-name="T39">中華民國</text:span><text:span text:style-name="T40"><text:s text:c="7"/></text:span><text:span text:style-name="T41">年</text:span><text:span text:style-name="T42"><text:s text:c="7"/></text:span><text:span text:style-name="T43">月</text:span><text:span text:style-name="T44"><text:s text:c="7"/></text:span><text:span text:style-name="T45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4-10-28T07:32:00Z</meta:creation-date>
    <dc:date>2024-10-28T07:32:00Z</dc:date>
    <meta:template xlink:href="Normal" xlink:type="simple"/>
    <meta:editing-cycles>2</meta:editing-cycles>
    <meta:editing-duration>PT120S</meta:editing-duration>
    <meta:document-statistic meta:page-count="1" meta:paragraph-count="2" meta:word-count="150" meta:character-count="1006" meta:row-count="7" meta:non-whitespace-character-count="858"/>
  </office:meta>
</office:document-meta>
</file>